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style:snap-to-layout-grid="false" fo:line-height="0.25in" fo:margin-left="1.3763in" fo:text-indent="-1.3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style:snap-to-layout-grid="false" fo:line-height="0.25in" fo:margin-left="1.3763in" fo:text-indent="-1.3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0.25in" fo:margin-left="1.3763in" fo:text-indent="-1.376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0.25in" fo:margin-left="1.968in" fo:text-indent="-1.5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line-height="0.25in" fo:text-indent="0.393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0.25in" fo:text-indent="0.393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0.25in" fo:text-indent="0.393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0.25in" fo:margin-left="1.3763in" fo:text-indent="-1.3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0.25in" fo:margin-left="1.47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0.25in" fo:margin-left="1.4756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5in" fo:margin-left="1.4756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line-height="0.25in" fo:margin-left="1.4756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0.25in" fo:margin-left="1.47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25in" fo:text-indent="1.4756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line-height="0.25in" fo:text-indent="1.4756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0.25in" fo:text-indent="1.4756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5in" fo:text-indent="1.4756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line-height="0.25in" fo:margin-left="1.1791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line-height="0.25in" fo:margin-left="1.1791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fo:line-height="0.25in" fo:margin-left="1.1791in" fo:text-indent="-0.5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line-height="0.25in" fo:margin-left="1.1791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line-height="0.25in" fo:margin-left="1.1791in" fo:text-indent="-0.5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0.25in" fo:margin-left="1.1791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5in" fo:margin-left="1.1791in" fo:text-indent="-0.5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style:snap-to-layout-grid="false" fo:line-height="0.25in" fo:margin-left="1.0881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line-height="0.25in" fo:text-indent="1.1666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5in" fo:text-indent="0.5888in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8" style:family="table-column">
      <style:table-column-properties style:column-width="1.2in"/>
    </style:style>
    <style:style style:name="TableColumn69" style:family="table-column">
      <style:table-column-properties style:column-width="1.0409in"/>
    </style:style>
    <style:style style:name="TableColumn70" style:family="table-column">
      <style:table-column-properties style:column-width="1.834in"/>
    </style:style>
    <style:style style:name="TableColumn71" style:family="table-column">
      <style:table-column-properties style:column-width="0.625in"/>
    </style:style>
    <style:style style:name="TableColumn72" style:family="table-column">
      <style:table-column-properties style:column-width="0.625in"/>
    </style:style>
    <style:style style:name="TableColumn73" style:family="table-column">
      <style:table-column-properties style:column-width="1.5in"/>
    </style:style>
    <style:style style:name="Table67" style:family="table">
      <style:table-properties style:width="6.825in" fo:margin-left="0in" table:align="left"/>
    </style:style>
    <style:style style:name="TableRow74" style:family="table-row">
      <style:table-row-properties style:min-row-height="0.30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6" style:family="table-row">
      <style:table-row-properties style:min-row-height="0.1979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細明體" style:font-name-asian="細明體" fo:font-size="11pt" style:font-size-asian="11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text-properties style:font-name="細明體" style:font-name-asian="細明體" fo:font-size="14pt" style:font-size-asian="14pt" style:font-size-complex="14pt"/>
    </style:style>
    <style:style style:name="TableRow121" style:family="table-row">
      <style:table-row-properties style:min-row-height="0.4298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 fo:margin-left="1.1111in" fo:text-indent="-1.1111in">
        <style:tab-stops/>
      </style:paragraph-properties>
    </style:style>
    <style:style style:name="T226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227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28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29" style:parent-style-name="內文" style:family="paragraph">
      <style:paragraph-properties style:snap-to-layout-grid="false" fo:text-align="center" fo:margin-left="1.1125in" fo:text-indent="-1.1125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30" style:parent-style-name="清單段落" style:family="paragraph">
      <style:paragraph-properties fo:text-align="justify" fo:margin-left="1.2993in">
        <style:tab-stops/>
      </style:paragraph-properties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 style:font-name-complex="Times New Roman" fo:color="#000000" fo:font-size="16pt" style:font-size-asian="16pt" style:font-size-complex="16pt"/>
    </style:style>
  </office:automatic-styles>
  <office:body>
    <office:text text:use-soft-page-breaks="true">
      <text:p text:style-name="P1">彰化縣埤頭鄉「第12屆健康社區盃」桌球邀請賽比賽簡章</text:p>
      <text:p text:style-name="P2"/>
      <text:p text:style-name="P3">一、宗　　旨：為響應政府推展全民運動，提倡正當休閒活動，促進桌球運動風氣社區化，提昇技術水準，並以球會友增進情誼交流，特舉辦本比賽。</text:p>
      <text:p text:style-name="P4">二、指導單位：彰化縣政府。</text:p>
      <text:p text:style-name="P5">三、主辦單位：彰化縣埤頭鄉公所。</text:p>
      <text:p text:style-name="P6">四、協辦單位：埤頭鄉桌委會、本鄉立圖書館、本鄉各村辦公處、本鄉各社區發展協會。</text:p>
      <text:p text:style-name="P7">五、比賽日期：115年10月3日(星期六) 9：00開始比賽（8：30開幕典禮）。</text:p>
      <text:p text:style-name="P8">六、比賽地點：埤頭鄉立圖書館一樓（地方文化館）。</text:p>
      <text:p text:style-name="P9">七、比賽項目：採「機關團體社區組」一組方式辦理。</text:p>
      <text:p text:style-name="P10"><text:span text:style-name="T11">八、參賽資格：</text:span><text:span text:style-name="T12">邀請機關</text:span><text:span text:style-name="T13">以</text:span><text:span text:style-name="T14">指導單位為對象、</text:span><text:span text:style-name="T15">埤頭鄉內機關團體、學校（以該機關</text:span><text:span text:style-name="T16">現職或曾任</text:span><text:span text:style-name="T17">員工為</text:span><text:span text:style-name="T18">對象</text:span><text:span text:style-name="T19">）、社區（得跨村聯隊報名惟隊員應為設籍埤頭鄉民為限）；</text:span><text:span text:style-name="T20">參加人員</text:span><text:span text:style-name="T21">請攜帶「身分證」或「員工識別證</text:span><text:span text:style-name="T22">或</text:span><text:span text:style-name="T23">「</text:span><text:span text:style-name="T24">服務證明</text:span><text:span text:style-name="T25">」備查）。</text:span></text:p>
      <text:p text:style-name="P26">九、報名辦法：</text:p>
      <text:p text:style-name="P27">(一)、報名日期：自即日起至115年9月3日（星期四）止（附報名表）。</text:p>
      <text:p text:style-name="P28">(二)、報名地點：埤頭鄉公所民政課。</text:p>
      <text:p text:style-name="P29">(三)、傳 <text:s/>真：04-8927320</text:p>
      <text:p text:style-name="P30">(四)、聯絡人：民政課8922117分機142鍾小姐。</text:p>
      <text:p text:style-name="P31">十、抽籤日期：115年9月10日（星期四）下午二點於埤頭鄉公所2樓禮堂進行，各隊應派代表參加，未到者由大會代為抽籤。</text:p>
      <text:p text:style-name="P32">十一、比賽規則：採用中華民國桌球協會審訂最新桌球規則。</text:p>
      <text:p text:style-name="P33">十二、比賽制度：</text:p>
      <text:p text:style-name="P34">(一)、採單循環賽五場三勝(單點分齡) 。</text:p>
      <text:p text:style-name="P35">(二)、機關團體社區組：</text:p>
      <text:p text:style-name="P36">1、採7人5分制(單、混雙、單、雙、單)不得重複，混雙需一男一女組合。</text:p>
      <text:p text:style-name="P37">2、第1、3、5點分別限30、40、50歲以上(民國85、75、65年次以前) 。</text:p>
      <text:p text:style-name="P38">3、各點採5局3勝制，每局11分計算，(5點全部賽完，成績全部列入計算)。</text:p>
      <text:p text:style-name="P39"><text:s/>(三)、循環賽計分法：</text:p>
      <text:p text:style-name="P40">1、勝一場得2分，敗一場得1分，未比賽或未賽完者得0分，積分多者獲勝。</text:p>
      <text:p text:style-name="P41">2、如遇二隊或二隊以上積分相等時，以該相關隊比賽結果依下列順序判定：</text:p>
      <text:soft-page-break/>
      <text:p text:style-name="P42">甲、(勝點和)÷(負點和)之商大者獲勝。</text:p>
      <text:p text:style-name="P43">乙、(總勝局數)÷(總負局數)之商大者獲勝。</text:p>
      <text:p text:style-name="P44">丙、(總勝分)÷(總負分) 之商大者獲勝。</text:p>
      <text:p text:style-name="P45">丁、由裁判長抽籤決定。</text:p>
      <text:p text:style-name="P46">十三、比賽細則：</text:p>
      <text:p text:style-name="P47">(一)、每人只限報名參加一隊，報名人數含領隊、教練、隊長及隊員，以10人為限，領隊及教練皆可兼選手。。</text:p>
      <text:p text:style-name="P48">(二)、各參賽單位請於10月3日(星期六)上午8：30前完成報到，8：30舉行開幕式。</text:p>
      <text:p text:style-name="P49">(三)、各參賽選手，請務必攜帶國民身份證或員工識別證或服務證明，以便對手有疑慮時查驗。</text:p>
      <text:p text:style-name="P50">(四)、團體賽各點不得輪空，缺人該點以0分計算。</text:p>
      <text:p text:style-name="P51">(五)、為求大會比賽順利進行，團體組比賽大會得依實際需要，拆桌進行比賽，無故不到場比賽，視同棄權論。</text:p>
      <text:p text:style-name="P52">(六)、選手應隨時準備出場，經大會廣播，10分鐘未出場者，取消其該場比賽資格，不得異議。</text:p>
      <text:p text:style-name="P53">十四、比賽用球：採用中華民國桌球協會公認比賽用球。</text:p>
      <text:p text:style-name="P54">十五、比賽用桌：採用中華民國桌球協會公認球檯。</text:p>
      <text:p text:style-name="P55">十六、獎勵辦法：</text:p>
      <text:p text:style-name="P56">(一)、凡參加隊員贈送一份宣導品並提供各隊中午餐點、水果及一箱礦泉水。。</text:p>
      <text:p text:style-name="P57">(二)、錄取前四名頒發獎金(冠軍8,000元、亞軍6,000元、季軍4,000元、殿軍2,000元)及獎盃乙座 (獎金部分請由領隊個人領取，並</text:p>
      <text:p text:style-name="P58">請領隊出具個人相關資料)，其餘錄取2名優勝獲獎盃一座。</text:p>
      <text:p text:style-name="P59">十七、申　　訴：</text:p>
      <text:p text:style-name="P60">(一)、比賽中之爭議如規則上有明文規定，以裁判員判決為終決。</text:p>
      <text:p text:style-name="P61">(二)、球員資格之抗議必須在比賽結束前提出，否則不予受理。</text:p>
      <text:p text:style-name="P62">(三)、合法申訴，應由領隊或教練以當面提出，交由大會裁判長裁決。</text:p>
      <text:p text:style-name="P63">十八、本規程如有未盡事宜，由本所隨時修正公布之。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64">彰化縣埤頭鄉第12屆健康社區盃桌球邀請賽 報名表</text:p>
      <text:p text:style-name="P65">隊 <text:s/>名： <text:s text:c="38"/></text:p>
      <text:p text:style-name="P66">聯絡人： <text:s text:c="32"/>連絡電話：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 table:number-rows-spanned="2">
            <text:p text:style-name="P76">職稱</text:p>
          </table:table-cell>
          <table:table-cell table:style-name="TableCell77" table:number-rows-spanned="2">
            <text:p text:style-name="P78">性別</text:p>
          </table:table-cell>
          <table:table-cell table:style-name="TableCell79" table:number-rows-spanned="2">
            <text:p text:style-name="P80">姓名</text:p>
          </table:table-cell>
          <table:table-cell table:style-name="TableCell81" table:number-columns-spanned="2">
            <text:p text:style-name="P82">便當</text:p>
          </table:table-cell>
          <table:covered-table-cell/>
          <table:table-cell table:style-name="TableCell83" table:number-rows-spanned="2">
            <text:p text:style-name="P84">備註</text:p>
            <text:p text:style-name="P85">(請填寫年次)</text:p>
          </table:table-cell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>
            <text:p text:style-name="P91">葷</text:p>
          </table:table-cell>
          <table:table-cell table:style-name="TableCell92">
            <text:p text:style-name="P93">素</text:p>
          </table:table-cell>
          <table:covered-table-cell>
            <text:p text:style-name="P94"/>
          </table:covered-table-cell>
        </table:table-row>
        <table:table-row table:style-name="TableRow95">
          <table:table-cell table:style-name="TableCell96">
            <text:p text:style-name="P97">領隊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教練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隊員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隊員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隊員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隊員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隊員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隊員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隊員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隊員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P225"><text:span text:style-name="T226">領隊、教練</text:span><text:span text:style-name="T227">得同時為隊員</text:span><text:span text:style-name="T228">(報名人數上限10人)</text:span></text:p>
      <text:p text:style-name="P229">欲報名之隊伍請於9/3(星期四)前向公所民政課報名</text:p>
      <text:p text:style-name="P230"/>
      <text:p text:style-name="內文"/>
      <text:p text:style-name="P23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0833in" fo:margin-left="0.8861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5A88</dc:creator>
    <meta:creation-date>2026-08-20T02:53:00Z</meta:creation-date>
    <dc:date>2026-08-20T02:53:00Z</dc:date>
    <meta:print-date>2025-09-11T01:19:00Z</meta:print-date>
    <meta:template xlink:href="Normal.dotm" xlink:type="simple"/>
    <meta:editing-cycles>2</meta:editing-cycles>
    <meta:editing-duration>PT0S</meta:editing-duration>
    <meta:document-statistic meta:page-count="4" meta:paragraph-count="3" meta:word-count="265" meta:character-count="1773" meta:row-count="12" meta:non-whitespace-character-count="1511"/>
  </office:meta>
</office:document-meta>
</file>